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cm"/>
    </style:style>
    <style:style style:name="P2" style:family="paragraph" style:parent-style-name="Standard">
      <style:paragraph-properties style:line-height-at-least="0cm" fo:text-align="end" style:justify-single-word="false">
        <style:tab-stops>
          <style:tab-stop style:position="1.693cm"/>
        </style:tab-stops>
      </style:paragraph-properties>
    </style:style>
    <style:style style:name="P3" style:family="paragraph" style:parent-style-name="Standard">
      <style:paragraph-properties style:line-height-at-least="0cm"/>
      <style:text-properties style:font-name="Comic Sans MS" fo:font-size="20pt" style:font-name-asian="Comic Sans MS" style:font-size-asian="20pt" style:font-name-complex="Comic Sans MS"/>
    </style:style>
    <style:style style:name="P4" style:family="paragraph" style:parent-style-name="Standard">
      <style:paragraph-properties style:line-height-at-least="0cm"/>
      <style:text-properties style:font-name="Comic Sans MS" fo:font-size="19.5pt" style:font-name-asian="Comic Sans MS" style:font-size-asian="19.5pt" style:font-name-complex="Comic Sans MS"/>
    </style:style>
    <style:style style:name="P5" style:family="paragraph" style:parent-style-name="Standard">
      <style:paragraph-properties fo:line-height="0.353cm"/>
      <style:text-properties style:font-name="Times New Roman" fo:font-size="20pt" fo:font-weight="bold" style:font-name-asian="Times New Roman" style:font-size-asian="20pt" style:font-weight-asian="bold" style:font-name-complex="Times New Roman"/>
    </style:style>
    <style:style style:name="P6" style:family="paragraph" style:parent-style-name="Standard">
      <style:paragraph-properties fo:line-height="0.002cm"/>
      <style:text-properties style:font-name="Times New Roman" fo:font-size="20pt" fo:font-weight="bold" style:font-name-asian="Times New Roman" style:font-size-asian="20pt" style:font-weight-asian="bold" style:font-name-complex="Times New Roman"/>
    </style:style>
    <style:style style:name="P7" style:family="paragraph" style:parent-style-name="Standard">
      <style:paragraph-properties fo:line-height="0.002cm"/>
      <style:text-properties style:font-name="Times New Roman" fo:font-size="20pt" style:font-name-asian="Times New Roman" style:font-size-asian="20pt" style:font-name-complex="Times New Roman"/>
    </style:style>
    <style:style style:name="P8" style:family="paragraph" style:parent-style-name="Standard">
      <style:paragraph-properties fo:line-height="0.353cm"/>
      <style:text-properties style:font-name="Times New Roman" fo:font-size="20pt" style:font-name-asian="Times New Roman" style:font-size-asian="20pt" style:font-name-complex="Times New Roman"/>
    </style:style>
    <style:style style:name="P9" style:family="paragraph" style:parent-style-name="Standard">
      <style:paragraph-properties fo:line-height="0.489cm"/>
      <style:text-properties style:font-name="Times New Roman" fo:font-size="20pt" style:font-name-asian="Times New Roman" style:font-size-asian="20pt" style:font-name-complex="Times New Roman"/>
    </style:style>
    <style:style style:name="P10" style:family="paragraph" style:parent-style-name="Standard">
      <style:paragraph-properties fo:line-height="0.353cm"/>
      <style:text-properties style:font-name="Times New Roman" style:font-name-asian="Times New Roman" style:font-name-complex="Times New Roman"/>
    </style:style>
    <style:style style:name="P11" style:family="paragraph" style:parent-style-name="Standard">
      <style:paragraph-properties fo:line-height="0.672cm"/>
      <style:text-properties style:font-name="Times New Roman" style:font-name-asian="Times New Roman" style:font-name-complex="Times New Roman"/>
    </style:style>
    <style:style style:name="P12" style:family="paragraph" style:parent-style-name="Standard">
      <style:paragraph-properties fo:line-height="0.566cm"/>
      <style:text-properties style:font-name="Times New Roman" style:font-name-asian="Times New Roman" style:font-name-complex="Times New Roman"/>
    </style:style>
    <style:style style:name="P13" style:family="paragraph" style:parent-style-name="Standard">
      <style:paragraph-properties fo:line-height="0.538cm"/>
      <style:text-properties style:font-name="Times New Roman" style:font-name-asian="Times New Roman" style:font-name-complex="Times New Roman"/>
    </style:style>
    <style:style style:name="P14" style:family="paragraph" style:parent-style-name="Standard">
      <style:paragraph-properties fo:line-height="0.441cm"/>
      <style:text-properties style:font-name="Times New Roman" style:font-name-asian="Times New Roman" style:font-name-complex="Times New Roman"/>
    </style:style>
    <style:style style:name="P15" style:family="paragraph" style:parent-style-name="Standard">
      <style:paragraph-properties fo:line-height="0.411cm"/>
      <style:text-properties style:font-name="Times New Roman" style:font-name-asian="Times New Roman" style:font-name-complex="Times New Roman"/>
    </style:style>
    <style:style style:name="P16" style:family="paragraph" style:parent-style-name="Standard">
      <style:paragraph-properties fo:line-height="0.633cm"/>
      <style:text-properties style:font-name="Times New Roman" style:font-name-asian="Times New Roman" style:font-name-complex="Times New Roman"/>
    </style:style>
    <style:style style:name="P17" style:family="paragraph" style:parent-style-name="Standard">
      <style:paragraph-properties fo:line-height="0.69cm"/>
      <style:text-properties style:font-name="Times New Roman" style:font-name-asian="Times New Roman" style:font-name-complex="Times New Roman"/>
    </style:style>
    <style:style style:name="P18" style:family="paragraph" style:parent-style-name="Standard">
      <style:paragraph-properties fo:line-height="0.353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19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/>
    </style:style>
    <style:style style:name="P20" style:family="paragraph" style:parent-style-name="Standard">
      <style:paragraph-properties fo:line-height="0.559cm"/>
      <style:text-properties style:font-name="Times New Roman" fo:font-size="12pt" style:font-name-asian="Times New Roman" style:font-size-asian="12pt" style:font-name-complex="Times New Roman"/>
    </style:style>
    <style:style style:name="P21" style:family="paragraph" style:parent-style-name="Standard">
      <style:paragraph-properties fo:line-height="0.002cm"/>
      <style:text-properties style:font-name="Times New Roman" fo:font-size="12pt" style:font-name-asian="Times New Roman" style:font-size-asian="12pt" style:font-name-complex="Times New Roman"/>
    </style:style>
    <style:style style:name="P22" style:family="paragraph" style:parent-style-name="Standard">
      <style:paragraph-properties fo:line-height="0.549cm"/>
      <style:text-properties style:font-name="Times New Roman" fo:font-size="12pt" style:font-name-asian="Times New Roman" style:font-size-asian="12pt" style:font-name-complex="Times New Roman"/>
    </style:style>
    <style:style style:name="P23" style:family="paragraph" style:parent-style-name="Standard">
      <style:paragraph-properties fo:line-height="0.593cm"/>
      <style:text-properties style:font-name="Times New Roman" fo:font-size="12pt" style:font-name-asian="Times New Roman" style:font-size-asian="12pt" style:font-name-complex="Times New Roman"/>
    </style:style>
    <style:style style:name="P24" style:family="paragraph" style:parent-style-name="Standard">
      <style:paragraph-properties fo:line-height="0.004cm"/>
      <style:text-properties style:font-name="Times New Roman" fo:font-size="12pt" style:font-name-asian="Times New Roman" style:font-size-asian="12pt" style:font-name-complex="Times New Roman"/>
    </style:style>
    <style:style style:name="P25" style:family="paragraph" style:parent-style-name="Standard">
      <style:paragraph-properties fo:line-height="0.591cm"/>
      <style:text-properties style:font-name="Times New Roman" fo:font-size="12pt" style:font-name-asian="Times New Roman" style:font-size-asian="12pt" style:font-name-complex="Times New Roman"/>
    </style:style>
    <style:style style:name="P26" style:family="paragraph" style:parent-style-name="Standard">
      <style:paragraph-properties fo:line-height="0.446cm"/>
      <style:text-properties style:font-name="Times New Roman" fo:font-size="19.5pt" style:font-name-asian="Times New Roman" style:font-size-asian="19.5pt" style:font-name-complex="Times New Roman"/>
    </style:style>
    <style:style style:name="P27" style:family="paragraph" style:parent-style-name="Standard">
      <style:paragraph-properties fo:line-height="0.026cm"/>
      <style:text-properties style:font-name="Times New Roman" fo:font-size="19.5pt" style:font-name-asian="Times New Roman" style:font-size-asian="19.5pt" style:font-name-complex="Times New Roman"/>
    </style:style>
    <style:style style:name="P28" style:family="paragraph" style:parent-style-name="Standard">
      <style:paragraph-properties fo:line-height="0.004cm"/>
      <style:text-properties style:font-name="Times New Roman" fo:font-size="19.5pt" style:font-name-asian="Times New Roman" style:font-size-asian="19.5pt" style:font-name-complex="Times New Roman"/>
    </style:style>
    <style:style style:name="P29" style:family="paragraph" style:parent-style-name="Standard">
      <style:paragraph-properties fo:line-height="0.353cm"/>
      <style:text-properties style:font-name="Times New Roman" fo:font-size="19.5pt" style:font-name-asian="Times New Roman" style:font-size-asian="19.5pt" style:font-name-complex="Times New Roman"/>
    </style:style>
    <style:style style:name="P30" style:family="paragraph" style:parent-style-name="Standard">
      <style:paragraph-properties fo:line-height="0.025cm"/>
      <style:text-properties style:font-name="Times New Roman" fo:font-size="19.5pt" style:font-name-asian="Times New Roman" style:font-size-asian="19.5pt" style:font-name-complex="Times New Roman"/>
    </style:style>
    <style:style style:name="P31" style:family="paragraph" style:parent-style-name="Standard">
      <style:paragraph-properties fo:line-height="0.123cm"/>
      <style:text-properties style:font-name="Times New Roman" fo:font-size="14pt" fo:font-weight="bold" style:font-name-asian="Times New Roman" style:font-size-asian="14pt" style:font-weight-asian="bold" style:font-name-complex="Times New Roman"/>
    </style:style>
    <style:style style:name="P32" style:family="paragraph" style:parent-style-name="Standard">
      <style:paragraph-properties fo:line-height="0.125cm"/>
      <style:text-properties style:font-name="Times New Roman" fo:font-size="14pt" fo:font-weight="bold" style:font-name-asian="Times New Roman" style:font-size-asian="14pt" style:font-weight-asian="bold" style:font-name-complex="Times New Roman"/>
    </style:style>
    <style:style style:name="P33" style:family="paragraph" style:parent-style-name="Standard">
      <style:paragraph-properties fo:line-height="0.122cm"/>
      <style:text-properties style:font-name="Times New Roman" fo:font-size="14pt" fo:font-weight="bold" style:font-name-asian="Times New Roman" style:font-size-asian="14pt" style:font-weight-asian="bold" style:font-name-complex="Times New Roman"/>
    </style:style>
    <style:style style:name="P34" style:family="paragraph" style:parent-style-name="Standard" style:master-page-name="Standard">
      <style:paragraph-properties fo:margin-left="0.882cm" fo:margin-right="0cm" style:line-height-at-least="0cm" fo:text-indent="0cm" style:auto-text-indent="false" style:page-number="auto"/>
      <style:text-properties style:font-name="Comic Sans MS" fo:font-size="20pt" fo:font-weight="bold" style:font-name-asian="Comic Sans MS" style:font-size-asian="20pt" style:font-weight-asian="bold" style:font-name-complex="Comic Sans MS"/>
    </style:style>
    <style:style style:name="P35" style:family="paragraph" style:parent-style-name="Standard">
      <style:paragraph-properties fo:margin-left="0cm" fo:margin-right="1.164cm" style:line-height-at-least="0cm" fo:text-align="center" style:justify-single-word="false" fo:text-indent="0cm" style:auto-text-indent="false"/>
    </style:style>
    <style:style style:name="P36" style:family="paragraph" style:parent-style-name="Standard">
      <style:paragraph-properties fo:margin-left="0cm" fo:margin-right="1.164cm" style:line-height-at-least="0cm" fo:text-align="center" style:justify-single-word="false" fo:text-indent="0cm" style:auto-text-indent="false"/>
      <style:text-properties style:font-name="Comic Sans MS" fo:font-size="20pt" style:font-name-asian="Comic Sans MS" style:font-size-asian="20pt" style:font-name-complex="Comic Sans MS"/>
    </style:style>
    <style:style style:name="P37" style:family="paragraph" style:parent-style-name="Standard">
      <style:paragraph-properties fo:margin-left="0cm" fo:margin-right="1.129cm" style:line-height-at-least="0cm" fo:text-align="center" style:justify-single-word="false" fo:text-indent="0cm" style:auto-text-indent="false"/>
      <style:text-properties style:font-name="Comic Sans MS" fo:font-size="20pt" style:font-name-asian="Comic Sans MS" style:font-size-asian="20pt" style:font-name-complex="Comic Sans MS"/>
    </style:style>
    <style:style style:name="P38" style:family="paragraph" style:parent-style-name="Standard">
      <style:paragraph-properties fo:margin-left="2.258cm" fo:margin-right="0cm" style:line-height-at-least="0cm" fo:text-indent="0cm" style:auto-text-indent="false"/>
      <style:text-properties style:font-name="Comic Sans MS" fo:font-size="20pt" style:font-name-asian="Comic Sans MS" style:font-size-asian="20pt" style:font-name-complex="Comic Sans MS"/>
    </style:style>
    <style:style style:name="P39" style:family="paragraph" style:parent-style-name="Standard">
      <style:paragraph-properties fo:margin-left="14.252cm" fo:margin-right="0cm" style:line-height-at-least="0cm" fo:text-indent="0cm" style:auto-text-indent="false"/>
      <style:text-properties style:font-name="Comic Sans MS" fo:font-size="19.5pt" fo:font-weight="bold" style:font-name-asian="Comic Sans MS" style:font-size-asian="19.5pt" style:font-weight-asian="bold" style:font-name-complex="Comic Sans MS"/>
    </style:style>
    <style:style style:name="P40" style:family="paragraph" style:parent-style-name="Standard">
      <style:paragraph-properties fo:margin-left="0cm" fo:margin-right="0.035cm" style:line-height-at-least="0cm" fo:text-align="center" style:justify-single-word="false" fo:text-indent="0cm" style:auto-text-indent="false"/>
      <style:text-properties style:font-name="Comic Sans MS" fo:font-size="20pt" fo:font-weight="bold" style:font-name-asian="Comic Sans MS" style:font-size-asian="20pt" style:font-weight-asian="bold" style:font-name-complex="Comic Sans MS"/>
    </style:style>
    <style:style style:name="P41" style:family="paragraph" style:parent-style-name="Standard" style:master-page-name="Conversion_20_1">
      <style:paragraph-properties fo:margin-left="0cm" fo:margin-right="0.035cm" style:line-height-at-least="0cm" fo:text-align="center" style:justify-single-word="false" fo:text-indent="0cm" style:auto-text-indent="false" style:page-number="auto"/>
      <style:text-properties style:font-name="Comic Sans MS" fo:font-size="20pt" fo:font-weight="bold" style:font-name-asian="Comic Sans MS" style:font-size-asian="20pt" style:font-weight-asian="bold" style:font-name-complex="Comic Sans MS"/>
    </style:style>
    <style:style style:name="P42" style:family="paragraph" style:parent-style-name="Standard">
      <style:paragraph-properties fo:margin-left="0cm" fo:margin-right="3.669cm" fo:line-height="103%" fo:text-indent="0cm" style:auto-text-indent="false"/>
    </style:style>
    <style:style style:name="P43" style:family="paragraph" style:parent-style-name="Standard">
      <style:paragraph-properties fo:margin-left="0cm" fo:margin-right="4.269cm" fo:line-height="102%" fo:text-indent="0cm" style:auto-text-indent="false"/>
    </style:style>
    <style:style style:name="P44" style:family="paragraph" style:parent-style-name="Standard">
      <style:paragraph-properties fo:margin-left="0cm" fo:margin-right="3.104cm" fo:line-height="106%" fo:text-indent="0cm" style:auto-text-indent="false"/>
    </style:style>
    <style:style style:name="P45" style:family="paragraph" style:parent-style-name="Standard">
      <style:paragraph-properties fo:margin-left="13.264cm" fo:margin-right="0cm" style:line-height-at-least="0cm" fo:text-indent="0cm" style:auto-text-indent="false"/>
      <style:text-properties style:font-name="Comic Sans MS" fo:font-size="19.5pt" fo:font-weight="bold" style:font-name-asian="Comic Sans MS" style:font-size-asian="19.5pt" style:font-weight-asian="bold" style:font-name-complex="Comic Sans MS"/>
    </style:style>
    <style:style style:name="P46" style:family="paragraph" style:parent-style-name="Standard" style:master-page-name="Conversion_20_2">
      <style:paragraph-properties fo:margin-left="7.161cm" fo:margin-right="0cm" style:line-height-at-least="0cm" fo:text-indent="0cm" style:auto-text-indent="false" style:page-number="auto"/>
      <style:text-properties style:font-name="Comic Sans MS" fo:font-size="20pt" style:font-name-asian="Comic Sans MS" style:font-size-asian="20pt" style:font-name-complex="Comic Sans MS"/>
    </style:style>
    <style:style style:name="P47" style:family="paragraph" style:parent-style-name="Standard" style:master-page-name="Conversion_20_6">
      <style:paragraph-properties fo:margin-left="7.161cm" fo:margin-right="0cm" style:line-height-at-least="0cm" fo:text-indent="0cm" style:auto-text-indent="false" style:page-number="auto"/>
      <style:text-properties style:font-name="Comic Sans MS" fo:font-size="20pt" fo:font-weight="bold" style:font-name-asian="Comic Sans MS" style:font-size-asian="20pt" style:font-weight-asian="bold" style:font-name-complex="Comic Sans MS"/>
    </style:style>
    <style:style style:name="P48" style:family="paragraph" style:parent-style-name="Standard">
      <style:paragraph-properties fo:margin-left="8.996cm" fo:margin-right="0cm" style:line-height-at-least="0cm" fo:text-indent="0cm" style:auto-text-indent="false"/>
      <style:text-properties style:font-name="Comic Sans MS" fo:font-size="20pt" style:font-name-asian="Comic Sans MS" style:font-size-asian="20pt" style:font-name-complex="Comic Sans MS"/>
    </style:style>
    <style:style style:name="P49" style:family="paragraph" style:parent-style-name="Standard">
      <style:paragraph-properties fo:margin-left="14.111cm" fo:margin-right="0cm" style:line-height-at-least="0cm" fo:text-indent="0cm" style:auto-text-indent="false"/>
      <style:text-properties style:font-name="Comic Sans MS" fo:font-size="20pt" fo:font-weight="bold" style:font-name-asian="Comic Sans MS" style:font-size-asian="20pt" style:font-weight-asian="bold" style:font-name-complex="Comic Sans MS"/>
    </style:style>
    <style:style style:name="P50" style:family="paragraph" style:parent-style-name="Standard" style:master-page-name="Conversion_20_3">
      <style:paragraph-properties fo:margin-left="3.669cm" fo:margin-right="0cm" style:line-height-at-least="0cm" fo:text-indent="0cm" style:auto-text-indent="false" style:page-number="auto"/>
      <style:text-properties style:font-name="Comic Sans MS" fo:font-size="19.5pt" style:font-name-asian="Comic Sans MS" style:font-size-asian="19.5pt" style:font-name-complex="Comic Sans MS"/>
    </style:style>
    <style:style style:name="P51" style:family="paragraph" style:parent-style-name="Standard">
      <style:paragraph-properties fo:margin-left="2.469cm" fo:margin-right="0cm" style:line-height-at-least="0cm" fo:text-indent="0cm" style:auto-text-indent="false"/>
    </style:style>
    <style:style style:name="P52" style:family="paragraph" style:parent-style-name="Standard">
      <style:paragraph-properties fo:margin-left="2.469cm" fo:margin-right="0cm" style:line-height-at-least="0cm" fo:text-indent="0cm" style:auto-text-indent="false"/>
      <style:text-properties style:font-name="Comic Sans MS" fo:font-size="12pt" style:font-name-asian="Comic Sans MS" style:font-size-asian="12pt" style:font-name-complex="Comic Sans MS"/>
    </style:style>
    <style:style style:name="P53" style:family="paragraph" style:parent-style-name="Standard">
      <style:paragraph-properties fo:margin-left="12.947cm" fo:margin-right="0cm" style:line-height-at-least="0cm" fo:text-indent="0cm" style:auto-text-indent="false"/>
      <style:text-properties style:font-name="Comic Sans MS" fo:font-size="19.5pt" fo:font-weight="bold" style:font-name-asian="Comic Sans MS" style:font-size-asian="19.5pt" style:font-weight-asian="bold" style:font-name-complex="Comic Sans MS"/>
    </style:style>
    <style:style style:name="P54" style:family="paragraph" style:parent-style-name="Standard">
      <style:paragraph-properties fo:margin-left="0cm" fo:margin-right="2.364cm" fo:line-height="102%" fo:text-indent="0cm" style:auto-text-indent="false"/>
    </style:style>
    <style:style style:name="P55" style:family="paragraph" style:parent-style-name="Standard" style:master-page-name="Conversion_20_5">
      <style:paragraph-properties fo:margin-left="1.799cm" fo:margin-right="0cm" style:line-height-at-least="0cm" fo:text-indent="0cm" style:auto-text-indent="false" style:page-number="auto"/>
    </style:style>
    <style:style style:name="P56" style:family="paragraph" style:parent-style-name="Standard">
      <style:paragraph-properties fo:margin-left="2.963cm" fo:margin-right="0cm" fo:line-height="75%" fo:text-indent="0cm" style:auto-text-indent="false"/>
    </style:style>
    <style:style style:name="P57" style:family="paragraph" style:parent-style-name="Standard">
      <style:paragraph-properties fo:margin-left="2.963cm" fo:margin-right="0cm" fo:line-height="75%" fo:text-indent="0cm" style:auto-text-indent="false"/>
      <style:text-properties style:font-name="Comic Sans MS" fo:font-size="13.5pt" fo:font-weight="bold" style:font-name-asian="Comic Sans MS" style:font-size-asian="13.5pt" style:font-weight-asian="bold" style:font-name-complex="Comic Sans MS"/>
    </style:style>
    <style:style style:name="P58" style:family="paragraph" style:parent-style-name="Standard">
      <style:paragraph-properties fo:margin-left="2.963cm" fo:margin-right="0cm" fo:line-height="99%" fo:text-indent="0cm" style:auto-text-indent="false"/>
      <style:text-properties style:font-name="Comic Sans MS" fo:font-size="14pt" fo:font-weight="bold" style:font-name-asian="Comic Sans MS" style:font-size-asian="14pt" style:font-weight-asian="bold" style:font-name-complex="Comic Sans MS"/>
    </style:style>
    <style:style style:name="P59" style:family="paragraph" style:parent-style-name="Standard">
      <style:paragraph-properties fo:margin-left="2.963cm" fo:margin-right="0cm" style:line-height-at-least="0cm" fo:text-indent="0cm" style:auto-text-indent="false"/>
      <style:text-properties style:font-name="Comic Sans MS" fo:font-size="14pt" fo:font-weight="bold" style:font-name-asian="Comic Sans MS" style:font-size-asian="14pt" style:font-weight-asian="bold" style:font-name-complex="Comic Sans MS"/>
    </style:style>
    <style:style style:name="P60" style:family="paragraph" style:parent-style-name="Standard">
      <style:paragraph-properties fo:margin-left="2.963cm" fo:margin-right="0cm" fo:line-height="77%" fo:text-indent="0cm" style:auto-text-indent="false"/>
      <style:text-properties style:font-name="Comic Sans MS" fo:font-size="13pt" fo:font-weight="bold" style:font-name-asian="Comic Sans MS" style:font-size-asian="13pt" style:font-weight-asian="bold" style:font-name-complex="Comic Sans MS"/>
    </style:style>
    <style:style style:name="P61" style:family="paragraph" style:parent-style-name="Standard">
      <style:paragraph-properties fo:margin-left="2.963cm" fo:margin-right="0cm" fo:line-height="99%" fo:text-indent="0cm" style:auto-text-indent="false"/>
    </style:style>
    <style:style style:name="P62" style:family="paragraph" style:parent-style-name="Standard">
      <style:paragraph-properties fo:margin-left="2.963cm" fo:margin-right="0cm" style:line-height-at-least="0cm" fo:text-indent="0cm" style:auto-text-indent="false"/>
    </style:style>
    <style:style style:name="P63" style:family="paragraph" style:parent-style-name="Standard">
      <style:paragraph-properties fo:margin-left="2.963cm" fo:margin-right="0cm" fo:line-height="93%" fo:text-indent="0cm" style:auto-text-indent="false"/>
    </style:style>
    <style:style style:name="P64" style:family="paragraph" style:parent-style-name="Standard">
      <style:paragraph-properties fo:margin-left="12.065cm" fo:margin-right="0cm" style:line-height-at-least="0cm" fo:text-indent="0cm" style:auto-text-indent="false"/>
      <style:text-properties style:font-name="Comic Sans MS" fo:font-size="19.5pt" fo:font-weight="bold" style:font-name-asian="Comic Sans MS" style:font-size-asian="19.5pt" style:font-weight-asian="bold" style:font-name-complex="Comic Sans MS"/>
    </style:style>
    <style:style style:name="P65" style:family="paragraph" style:parent-style-name="Standard">
      <style:paragraph-properties fo:margin-left="0cm" fo:margin-right="3.14cm" fo:line-height="102%" fo:text-align="justify" style:justify-single-word="false" fo:text-indent="0cm" style:auto-text-indent="false"/>
      <style:text-properties style:font-name="Comic Sans MS" fo:font-size="19.5pt" style:font-name-asian="Comic Sans MS" style:font-size-asian="19.5pt" style:font-name-complex="Comic Sans MS"/>
    </style:style>
    <style:style style:name="P66" style:family="paragraph" style:parent-style-name="Standard" style:master-page-name="Conversion_20_4">
      <style:paragraph-properties style:line-height-at-least="0cm" fo:text-align="center" style:justify-single-word="false" style:page-number="auto"/>
    </style:style>
    <style:style style:name="T1" style:family="text">
      <style:text-properties style:font-name="Times New Roman" style:font-name-asian="Times New Roman" style:font-name-complex="Times New Roman"/>
    </style:style>
    <style:style style:name="T2" style:family="text">
      <style:text-properties style:font-name="Times New Roman" fo:font-size="12pt" style:font-name-asian="Times New Roman" style:font-size-asian="12pt" style:font-name-complex="Times New Roman"/>
    </style:style>
    <style:style style:name="T3" style:family="text">
      <style:text-properties style:font-name="Comic Sans MS" fo:font-size="20pt" style:font-name-asian="Comic Sans MS" style:font-size-asian="20pt" style:font-name-complex="Comic Sans MS"/>
    </style:style>
    <style:style style:name="T4" style:family="text">
      <style:text-properties style:font-name="Comic Sans MS" fo:font-size="20pt" fo:font-weight="bold" style:font-name-asian="Comic Sans MS" style:font-size-asian="20pt" style:font-weight-asian="bold" style:font-name-complex="Comic Sans MS"/>
    </style:style>
    <style:style style:name="T5" style:family="text">
      <style:text-properties style:font-name="Comic Sans MS" fo:font-size="19.5pt" style:font-name-asian="Comic Sans MS" style:font-size-asian="19.5pt" style:font-name-complex="Comic Sans MS"/>
    </style:style>
    <style:style style:name="T6" style:family="text">
      <style:text-properties style:font-name="Comic Sans MS" fo:font-size="19.5pt" fo:font-weight="bold" style:font-name-asian="Comic Sans MS" style:font-size-asian="19.5pt" style:font-weight-asian="bold" style:font-name-complex="Comic Sans MS"/>
    </style:style>
    <style:style style:name="T7" style:family="text">
      <style:text-properties style:font-name="Comic Sans MS" fo:font-size="12pt" style:font-name-asian="Comic Sans MS" style:font-size-asian="12pt" style:font-name-complex="Comic Sans MS"/>
    </style:style>
    <style:style style:name="T8" style:family="text">
      <style:text-properties style:font-name="Comic Sans MS" fo:font-size="17.5pt" fo:font-weight="bold" style:font-name-asian="Comic Sans MS" style:font-size-asian="17.5pt" style:font-weight-asian="bold" style:font-name-complex="Comic Sans MS"/>
    </style:style>
    <style:style style:name="T9" style:family="text">
      <style:text-properties style:font-name="Comic Sans MS" fo:font-size="13.5pt" fo:font-weight="bold" style:font-name-asian="Comic Sans MS" style:font-size-asian="13.5pt" style:font-weight-asian="bold" style:font-name-complex="Comic Sans MS"/>
    </style:style>
    <style:style style:name="T10" style:family="text">
      <style:text-properties style:font-name="Comic Sans MS" fo:font-size="14pt" fo:font-weight="bold" style:font-name-asian="Comic Sans MS" style:font-size-asian="14pt" style:font-weight-asian="bold" style:font-name-complex="Comic Sans MS"/>
    </style:style>
    <style:style style:name="T11" style:family="text">
      <style:text-properties fo:font-weight="bold" style:font-weight-asian="bold"/>
    </style:style>
    <style:style style:name="Sect1" style:family="section">
      <style:section-properties text:dont-balance-text-columns="true" style:writing-mode="lr-tb" style:editable="false">
        <style:columns fo:column-count="1" fo:column-gap="0cm"/>
      </style:section-properties>
    </style:style>
    <style:style style:name="Sect2" style:family="section">
      <style:section-properties style:writing-mode="lr-tb"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text:bookmark text:name="page1"/>PETIT FRERE ALGERIEN (Nos résistances)</text:p>
      <text:p text:style-name="P18"/>
      <text:p text:style-name="P19"/>
      <text:p text:style-name="P19"/>
      <text:p text:style-name="P19"/>
      <text:p text:style-name="P20"/>
      <text:p text:style-name="P35"><text:span text:style-name="T3">Je n’avais que dix ans, et je vivais ma peur</text:span></text:p>
      <text:p text:style-name="P21"/>
      <text:p text:style-name="P36">Du lourd martèlement des bottes du vainqueur.</text:p>
      <text:p text:style-name="P21"/>
      <text:p text:style-name="P35"><text:span text:style-name="T3">Je n’avais que dix ans, et je vivais ma foi</text:span></text:p>
      <text:p text:style-name="P21"/>
      <text:p text:style-name="P36">En ces héros proscrits réfugiés dans les bois.</text:p>
      <text:p text:style-name="P21"/>
      <text:p text:style-name="P35"><text:span text:style-name="T3">Je n’avais que dix ans, et je vivais ma faim</text:span></text:p>
      <text:p text:style-name="P21"/>
      <text:p text:style-name="P35"><text:span text:style-name="T3">Mais ils me nourrissaient d’espoir en leur demain.</text:span></text:p>
      <text:p text:style-name="P21"/>
      <text:p text:style-name="P35"><text:span text:style-name="T3">Quand j’en eu presque trente, tu vivais tes dix ans.</text:span></text:p>
      <text:p text:style-name="P21"/>
      <text:p text:style-name="P36">Le destin avait fait de moi un occupant</text:p>
      <text:p text:style-name="P21"/>
      <text:p text:style-name="P36">Tu avais peur, tu avais foi, tu avais faim.</text:p>
      <text:p text:style-name="P21"/>
      <text:p text:style-name="P37">Quand tu me regardais piétiner tes chemins.</text:p>
      <text:p text:style-name="P21"/>
      <text:p text:style-name="P36">Je voyais dans tes yeux, tôt mûris par ta guerre,</text:p>
      <text:p text:style-name="P21"/>
      <text:p text:style-name="P35"><text:span text:style-name="T3">La rancœur et l’espoir noyant mes yeux naguère</text:span></text:p>
      <text:p text:style-name="P21"/>
      <text:p text:style-name="P36">Moi je fixais tes yeux pour que dans mon regard</text:p>
      <text:p text:style-name="P21"/>
      <text:p text:style-name="P35"><text:span text:style-name="T3">Tu puisses déceler l’offrande d’un égard.</text:span></text:p>
      <text:p text:style-name="P21"/>
      <text:p text:style-name="P36">En vain. Le cœur meurtri dans ton pauvre village,</text:p>
      <text:p text:style-name="P21"/>
      <text:p text:style-name="P36">Pauvre enfant aux pieds nus tu avais mon visage.</text:p>
      <text:p text:style-name="P21"/>
      <text:p text:style-name="P36">Ton cœur battait en moi à de mêmes pensées</text:p>
      <text:p text:style-name="P21"/>
      <text:p text:style-name="P36">Tu revivais les jours de mes jeunes années.</text:p>
      <text:p text:style-name="P21"/>
      <text:p text:style-name="P36">Mon enfance était là dans ta prunelle sombre</text:p>
      <text:p text:style-name="P21"/>
      <text:p text:style-name="P35"><text:span text:style-name="T3">Où réapparaissait ce combattant de l’ombre.</text:span></text:p>
      <text:p text:style-name="P21"/>
      <text:p text:style-name="P36">Ce héros clandestin, héros si longtemps mien</text:p>
      <text:p text:style-name="P21"/>
      <text:p text:style-name="P38">Il revivait en toi petit frère algérien.</text:p>
      <text:section text:style-name="Sect1" text:name="Section1">
        <text:p text:style-name="P19"/>
        <text:p text:style-name="P19"/>
        <text:p text:style-name="P19"><text:soft-page-break/></text:p>
        <text:p text:style-name="P19"/>
        <text:p text:style-name="P22"/>
        <text:p text:style-name="P39">Août 1985</text:p>
      </text:section>
      <text:p text:style-name="P41"><text:bookmark text:name="page2"/>JEUNES FILLES KABYLES</text:p>
      <text:p text:style-name="P6"/>
      <text:p text:style-name="P40">REVENANT DE LA FONTAINE</text:p>
      <text:p text:style-name="P5"/>
      <text:p text:style-name="P10"/>
      <text:p text:style-name="P10"/>
      <text:p text:style-name="P10"/>
      <text:p text:style-name="P10"/>
      <text:p text:style-name="P11"/>
      <text:p text:style-name="P42"><text:span text:style-name="T5">Si leur corps se vêtait d’étoffes puériles, Leur démarche annonçait par sa féminité L’effloraison prochaine de ces femmes Kabyles Cachant sous leur litsam leur sauvage beauté.</text:span></text:p>
      <text:p text:style-name="P26"/>
      <text:p text:style-name="P1"><text:span text:style-name="T3">Pieds nus sur le chemin de l’antique fontaine,</text:span></text:p>
      <text:p text:style-name="P7"/>
      <text:p text:style-name="P3">Le regard rendu fier par le poids de leur seau</text:p>
      <text:p text:style-name="P7"/>
      <text:p text:style-name="P3">Leur donnant naturellement un port de reine</text:p>
      <text:p text:style-name="P7"/>
      <text:p text:style-name="P3">Elles allaient... portant sur la tête leur eau.</text:p>
      <text:p text:style-name="P9"/>
      <text:p text:style-name="P4">Et leurs pas poursuivaient cette marche éternelle</text:p>
      <text:p text:style-name="P27"/>
      <text:p text:style-name="P1"><text:span text:style-name="T3">Des femmes de l’Islam, dans le même décor,</text:span></text:p>
      <text:p text:style-name="P7"/>
      <text:p text:style-name="P1"><text:span text:style-name="T3">Pour la quête de l’eau quasi originelle,</text:span></text:p>
      <text:p text:style-name="P7"/>
      <text:p text:style-name="P1"><text:span text:style-name="T3">Dans la tradition de toujours et d’encor.</text:span></text:p>
      <text:p text:style-name="P9"/>
      <text:p text:style-name="P43"><text:span text:style-name="T5">Je n’ai pas regardé dessus leur corps gracile, L’insolite métal témoignant du présent</text:span></text:p>
      <text:p text:style-name="P28"/>
      <text:p text:style-name="P44"><text:span text:style-name="T5">Pour mieux voir, façonnée dans la poreuse argile, La jarre où la fraîcheur était d’un autre temps.</text:span></text:p>
      <text:section text:style-name="Sect1" text:name="Section2">
        <text:p text:style-name="P29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2"/>
        <text:p text:style-name="P45">Septembre 1986</text:p>
      </text:section>
      <text:p text:style-name="P46"><text:bookmark text:name="page3"/>GUERRE PERDUE</text:p>
      <text:p text:style-name="P7"/>
      <text:p text:style-name="P48">(La piste)</text:p>
      <text:p text:style-name="P8"/>
      <text:p text:style-name="P10"/>
      <text:p text:style-name="P10"/>
      <text:p text:style-name="P10"/>
      <text:p text:style-name="P13"/>
      <text:p text:style-name="P3">Le cèdre était tison par le feu de la guerre,</text:p>
      <text:p text:style-name="P7"/>
      <text:p text:style-name="P3">Les chemins fondrières par le fer des engins,</text:p>
      <text:p text:style-name="P7"/>
      <text:p text:style-name="P1"><text:span text:style-name="T3">Et l’on nous ordonnait de suivre ces chemins</text:span></text:p>
      <text:p text:style-name="P7"/>
      <text:p text:style-name="P3">Que nous offrait la piste : cicatrice en leur terre</text:p>
      <text:p text:style-name="P9"/>
      <text:p text:style-name="P3">Et nous allions, pour rien, engendrant trop de morts.</text:p>
      <text:p text:style-name="P7"/>
      <text:p text:style-name="P1"><text:span text:style-name="T3">L’inéluctable fin, au gré de la poussière,</text:span></text:p>
      <text:p text:style-name="P7"/>
      <text:p text:style-name="P3">Apparaissait devant, disparaissait derrière :</text:p>
      <text:p text:style-name="P7"/>
      <text:p text:style-name="P3">Nous étions plus puissants... eux se savaient plus forts.</text:p>
      <text:p text:style-name="P9"/>
      <text:p text:style-name="P3">Le fracas des canons, la voix des autres armes,</text:p>
      <text:p text:style-name="P7"/>
      <text:p text:style-name="P1"><text:span text:style-name="T3">Le souffle du discours ou de l’exhortation</text:span></text:p>
      <text:p text:style-name="P7"/>
      <text:p text:style-name="P1"><text:span text:style-name="T3">N’ont jamais détrempé l’âme d’une nation,</text:span></text:p>
      <text:p text:style-name="P7"/>
      <text:p text:style-name="P3">Pas plus que ne la noient mille torrents de larmes.</text:p>
      <text:p text:style-name="P9"/>
      <text:p text:style-name="P3">La seule vérité que nous eussions dû voir</text:p>
      <text:p text:style-name="P7"/>
      <text:p text:style-name="P1"><text:span text:style-name="T3">S’exhalait du chaos que parcourait la piste.</text:span></text:p>
      <text:p text:style-name="P7"/>
      <text:p text:style-name="P1"><text:span text:style-name="T3">Dans la dévastation de l’ardeur belliciste,</text:span></text:p>
      <text:p text:style-name="P7"/>
      <text:p text:style-name="P1"><text:span text:style-name="T5">Nous vaguions dans le doute… eux marchaient vers l’espoir.</text:span></text:p>
      <text:section text:style-name="Sect1" text:name="Section3">
        <text:p text:style-name="P29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4"/>
        <text:p text:style-name="P49">Décembre 1986</text:p>
      </text:section>
      <text:p text:style-name="P50"><text:bookmark text:name="page4"/>LA PETITE ALGERIENNE</text:p>
      <text:p text:style-name="P30"/>
      <text:p text:style-name="P52">Où es-tu donc petite Musulmane</text:p>
      <text:p text:style-name="P52">Des mauvais jours ?</text:p>
      <text:p text:style-name="P21"/>
      <text:p text:style-name="P52">Vis-tu heureuse avec Alderhamane ?</text:p>
      <text:p text:style-name="P52">Avec Kaddour ?</text:p>
      <text:p text:style-name="P21"/>
      <text:p text:style-name="P52">Sous ce climat où autrefois la guerre,</text:p>
      <text:p text:style-name="P52">Que je bannis,</text:p>
      <text:p text:style-name="P21"/>
      <text:p text:style-name="P51"><text:span text:style-name="T7">M’avait placé au cœur de ta misère</text:span></text:p>
      <text:p text:style-name="P52">Dans ton pays.</text:p>
      <text:p text:style-name="P23"/>
      <text:p text:style-name="P52">Quand tu venais pieds nus dans la poussière</text:p>
      <text:p text:style-name="P21"/>
      <text:p text:style-name="P52">De Chaïba</text:p>
      <text:p text:style-name="P52">Mendier ce pain que ta terre berbère</text:p>
      <text:p text:style-name="P21"/>
      <text:p text:style-name="P51"><text:span text:style-name="T7">Ne t’offrait pas,</text:span></text:p>
      <text:p text:style-name="P52">Comprenais-tu que ces hommes en armes</text:p>
      <text:p text:style-name="P21"/>
      <text:p text:style-name="P51"><text:span text:style-name="T7">N’étaient pas tous</text:span></text:p>
      <text:p text:style-name="P52">Indifférents à voir couler tes larmes</text:p>
      <text:p text:style-name="P24"/>
      <text:p text:style-name="P52">Dessus tes joues.</text:p>
      <text:p text:style-name="P25"/>
      <text:p text:style-name="P52">Ta jeune faim qui serrait si fébrile</text:p>
      <text:p text:style-name="P52">Le bout de pain,</text:p>
      <text:p text:style-name="P21"/>
      <text:p text:style-name="P52">A-t-elle su garder indélébile</text:p>
      <text:p text:style-name="P52">Dedans ta main,</text:p>
      <text:p text:style-name="P21"/>
      <text:p text:style-name="P51"><text:span text:style-name="T7">L’empreinte d’une tendresse réelle</text:span></text:p>
      <text:p text:style-name="P52">Que mes deux bras</text:p>
      <text:p text:style-name="P21"/>
      <text:p text:style-name="P51"><text:span text:style-name="T7">S’efforçaient bien de rendre paternelle :</text:span></text:p>
      <text:p text:style-name="P52">Je ne sais pas</text:p>
      <text:p text:style-name="P23"/>
      <text:p text:style-name="P51"><text:span text:style-name="T7">S’il en était ainsi petite fille</text:span></text:p>
      <text:p text:style-name="P21"/>
      <text:p text:style-name="P51"><text:span text:style-name="T7">De l’Algérois</text:span></text:p>
      <text:p text:style-name="P51"><text:span text:style-name="T7">Tu aurais fait d’une pauvre escarbille</text:span></text:p>
      <text:p text:style-name="P21"/>
      <text:p text:style-name="P52">Un feu de joie,</text:p>
      <text:p text:style-name="P51"><text:span text:style-name="T7">D’une lueur perdue dans la prunelle</text:span></text:p>
      <text:p text:style-name="P21"/>
      <text:p text:style-name="P51"><text:span text:style-name="T7">D’un homme honteux</text:span></text:p>
      <text:p text:style-name="P52">Un chaud soleil embrasant enfin celle</text:p>
      <text:p text:style-name="P24"/>
      <text:p text:style-name="P51"><text:span text:style-name="T7">D’un homme vieux</text:span></text:p>
      <text:p text:style-name="P25"/>
      <text:p text:style-name="P52">Et toi et moi, ma belle Maghrébine</text:p>
      <text:p text:style-name="P52">A tous les vents,</text:p>
      <text:p text:style-name="P21"/>
      <text:p text:style-name="P52">A ceux qui vivent une carabine</text:p>
      <text:p text:style-name="P52">Entre les dents,</text:p>
      <text:p text:style-name="P21"/>
      <text:p text:style-name="P52">Nous clamerions, ayant séché nos larmes</text:p>
      <text:p text:style-name="P52">Au fil des jours</text:p>
      <text:p text:style-name="P21"/>
      <text:p text:style-name="P52">Que bien plus fort que la haine et les armes</text:p>
      <text:p text:style-name="P51"><text:span text:style-name="T7">Reste l’amour.</text:span></text:p>
      <text:section text:style-name="Sect1" text:name="Section4">
        <text:p text:style-name="P21"/>
        <text:p text:style-name="P53">Janvier 1987</text:p>
      </text:section>
      <text:p text:style-name="P66"><text:bookmark text:name="page5"/><text:span text:style-name="T4">L’OLIVERAIE DE BOGHNI</text:span></text:p>
      <text:p text:style-name="P5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5"/>
      <text:p text:style-name="P3">Dans cette oliveraie de Boghni la Kabyle,</text:p>
      <text:p text:style-name="P7"/>
      <text:p text:style-name="P3">Rien ne semblait avoir changé malgré le temps.</text:p>
      <text:p text:style-name="P7"/>
      <text:p text:style-name="P3">Les branches se mêlant offraient le même asile,</text:p>
      <text:p text:style-name="P7"/>
      <text:p text:style-name="P3">Le feuillage bruissait toujours au même vent.</text:p>
      <text:p text:style-name="P8"/>
      <text:p text:style-name="P16"/>
      <text:p text:style-name="P3">Les rameaux argentés des oliviers antiques</text:p>
      <text:p text:style-name="P7"/>
      <text:p text:style-name="P3">En filtrant du soleil le feu du plein été</text:p>
      <text:p text:style-name="P7"/>
      <text:p text:style-name="P3">Recréaient la lumière de ces tableaux bibliques</text:p>
      <text:p text:style-name="P7"/>
      <text:p text:style-name="P3">Qui évoquaient le Ciel par leur sérénité.</text:p>
      <text:p text:style-name="P8"/>
      <text:p text:style-name="P16"/>
      <text:p text:style-name="P3">Pourquoi donc fallait-il que des hommes en armes</text:p>
      <text:p text:style-name="P7"/>
      <text:p text:style-name="P4">Comme il y a deux mille ans appellent tant de larmes ?</text:p>
      <text:p text:style-name="P27"/>
      <text:p text:style-name="P3">Peut-être parce que, comme vous oliviers,</text:p>
      <text:p text:style-name="P8"/>
      <text:p text:style-name="P16"/>
      <text:p text:style-name="P54"><text:span text:style-name="T5">L’homme était resté tel qu’en son histoire ancienne Cruel et nécrophage comme chacal ou hyène</text:span></text:p>
      <text:p text:style-name="P28"/>
      <text:p text:style-name="P3">Se nourrissant des morts emplissant ses charniers.</text:p>
      <text:section text:style-name="Sect1" text:name="Section5">
        <text:p text:style-name="P8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0"/>
        <text:p text:style-name="P17"/>
        <text:p text:style-name="P45">Septembre 1987</text:p>
      </text:section>
      <text:p text:style-name="P55"><text:bookmark text:name="page6"/><text:span text:style-name="T8">AU PIED NOIR QUI N’EST PAS PARTI</text:span></text:p>
      <text:section text:style-name="Sect2" text:name="Section6">
        <text:p text:style-name="P56"><text:span text:style-name="T9">J’avais choisi de rester seul</text:span></text:p>
        <text:p text:style-name="P56"><text:span text:style-name="T9">Bien qu’on m’eût promis le linceul</text:span></text:p>
        <text:p text:style-name="P57">Si je ne pliais pas bagage,</text:p>
        <text:p text:style-name="P57">Un quart de siècle après pourtant</text:p>
        <text:p text:style-name="P57">Je suis ici encor vivant,</text:p>
        <text:p text:style-name="P57">La mer baigne la même plage.</text:p>
        <text:p text:style-name="P56"><text:span text:style-name="T9">Je m’éveille au même soleil,</text:span></text:p>
        <text:p text:style-name="P56"><text:span text:style-name="T9">Même si rien n’est plus pareil</text:span></text:p>
        <text:p text:style-name="P56"><text:span text:style-name="T9">Mon soulier s’use aux mêmes pierres.</text:span></text:p>
        <text:p text:style-name="P57">Le vent marin est frais toujours</text:p>
        <text:p text:style-name="P57">Celui du sud brûlant les jours</text:p>
        <text:p text:style-name="P58">Apporte la même poussière.</text:p>
        <text:p text:style-name="P31"/>
        <text:p text:style-name="P62"><text:span text:style-name="T10">Par sa pâle fleur l’oranger</text:span></text:p>
        <text:p text:style-name="P57">Exhale son parfum léger</text:p>
        <text:p text:style-name="P56"><text:span text:style-name="T9">Comme quand l’orange était mienne.</text:span></text:p>
        <text:p text:style-name="P56"><text:span text:style-name="T9">L’eau du puits accroit sa fraîcheur</text:span></text:p>
        <text:p text:style-name="P57">Dans la gargoulette en sueur</text:p>
        <text:p text:style-name="P56"><text:span text:style-name="T9">Pour l’anisette méridienne.</text:span></text:p>
        <text:p text:style-name="P57">Le village a changé de nom,</text:p>
        <text:p text:style-name="P56"><text:span text:style-name="T9">Mais j’habite dans ma maison</text:span></text:p>
        <text:p text:style-name="P57">Celle du père de mon père.</text:p>
        <text:p text:style-name="P57">Et puis je peux quand je le veux</text:p>
        <text:p text:style-name="P57">Porter des fleurs à celles, à ceux</text:p>
        <text:p text:style-name="P61"><text:span text:style-name="T10">Qu’on a laissés au cimetière.</text:span></text:p>
        <text:p text:style-name="P32"/>
        <text:p text:style-name="P59">La fierté a bruni sa peau,</text:p>
        <text:p text:style-name="P60">Le croissant trouvé un drapeau</text:p>
        <text:p text:style-name="P57">Mais malgré ces métamorphoses,</text:p>
        <text:p text:style-name="P56"><text:span text:style-name="T9">L’été l’oued sait comme avant</text:span></text:p>
        <text:p text:style-name="P57">Fleurir son lit de cailloux blancs</text:p>
        <text:p text:style-name="P57">Des rameaux de ses lauriers roses.</text:p>
        <text:p text:style-name="P56"><text:span text:style-name="T9">L’hiver n’est pas plus rigoureux,</text:span></text:p>
        <text:p text:style-name="P57">Et seuls sans doute mes cheveux</text:p>
        <text:p text:style-name="P57">Se veulent éternelles neiges.</text:p>
        <text:p text:style-name="P57">Mes yeux trouvent dans le ciel pur</text:p>
        <text:p text:style-name="P56"><text:span text:style-name="T9">D’aujourd’hui le refuge sûr</text:span></text:p>
        <text:p text:style-name="P61"><text:span text:style-name="T10">Qu’offraient hier nos privilèges.</text:span></text:p>
        <text:p text:style-name="P33"/>
        <text:p text:style-name="P59">Ai-je eu raison ou ai-je eu tort</text:p>
        <text:p text:style-name="P57">De vouloir attendre la mort</text:p>
        <text:p text:style-name="P56"><text:span text:style-name="T9">Dans le pays qui m’a vu naître ?</text:span></text:p>
        <text:p text:style-name="P56"><text:span text:style-name="T9">On peut m’en blâmer mais je crois</text:span></text:p>
        <text:p text:style-name="P56"><text:span text:style-name="T9">Qu’ici j’ai préservé le droit</text:span></text:p>
        <text:p text:style-name="P56"><text:span text:style-name="T9">D’exiger de son nouveau maître</text:span></text:p>
        <text:p text:style-name="P56"><text:span text:style-name="T9">Qu’à l’aube du dernier matin</text:span></text:p>
        <text:p text:style-name="P56"><text:span text:style-name="T9">Il ne m’offre rien qu’un lopin</text:span></text:p>
        <text:p text:style-name="P56"><text:span text:style-name="T9">De terre pour qu’enfin tranquille</text:span></text:p>
        <text:p text:style-name="P56"><text:span text:style-name="T9">Heureux dans l’éternel repos</text:span></text:p>
        <text:p text:style-name="P56"><text:span text:style-name="T9">J’y puisse fondre tous mes os</text:span></text:p>
        <text:p text:style-name="P63"><text:span text:style-name="T10">Avec l’Arabe et le Kabyle.</text:span></text:p>
      </text:section>
      <text:section text:style-name="Sect1" text:name="Section7">
        <text:p text:style-name="P64">Novembre 1987</text:p>
      </text:section>
      <text:p text:style-name="P47"><text:bookmark text:name="page7"/>L'ÉMIGRANT</text:p>
      <text:p text:style-name="P6"/>
      <text:p text:style-name="P3">Toi le déraciné, l'émigrant sans visage,</text:p>
      <text:p text:style-name="P7"/>
      <text:p text:style-name="P3">Toi qu'on a embarqué comme on jette en prison,</text:p>
      <text:p text:style-name="P7"/>
      <text:p text:style-name="P3">Toi dont le désespoir s'habille d'un sillage</text:p>
      <text:p text:style-name="P7"/>
      <text:p text:style-name="P3">Et le « demain » d'un flou bleuté à l'horizon</text:p>
      <text:p text:style-name="P7"/>
      <text:p text:style-name="P3">Toi dont les yeux taris sont plus secs que les pierres</text:p>
      <text:p text:style-name="P7"/>
      <text:p text:style-name="P3">Qui t'ont chassé d'un port et t'attendent ailleurs,</text:p>
      <text:p text:style-name="P7"/>
      <text:p text:style-name="P3">Toi dont le cœur mourant a perdu ses prières,</text:p>
      <text:p text:style-name="P7"/>
      <text:p text:style-name="P3">Toi l'héritier du pire et jamais du meilleur.</text:p>
      <text:p text:style-name="P8"/>
      <text:p text:style-name="P16"/>
      <text:p text:style-name="P65">Toi qui n'entends déjà plus la chanson de l'arbre Où le vent familier travaillait ses accords,</text:p>
      <text:p text:style-name="P28"/>
      <text:p text:style-name="P3">Toi dont le regard mort a la froideur du marbre,</text:p>
      <text:p text:style-name="P7"/>
      <text:p text:style-name="P3">Toi qui n'as plus de dents d'avoir serré le mors,</text:p>
      <text:p text:style-name="P7"/>
      <text:p text:style-name="P3">Toi rompu, déchiré, abandonné sans force,</text:p>
      <text:p text:style-name="P7"/>
      <text:p text:style-name="P3">Toi qu'on a oublié et peut-être maudit</text:p>
      <text:p text:style-name="P7"/>
      <text:p text:style-name="P3">Ton pays contre toi demande le divorce</text:p>
      <text:p text:style-name="P7"/>
      <text:p text:style-name="P3">Et ton frère à cela à deux mains applaudit.</text:p>
      <text:p text:style-name="P8"/>
      <text:p text:style-name="P16"/>
      <text:p text:style-name="P3">Si la terre et les gens qui t'ont forcé à naître</text:p>
      <text:p text:style-name="P7"/>
      <text:p text:style-name="P3">Ne veulent plus de toi, eh bien ! tant pis pour eux !</text:p>
      <text:p text:style-name="P7"/>
      <text:p text:style-name="P1"><text:span text:style-name="T3">Tu n'as plus maintenant que l’ « inconnu » pour maître</text:span></text:p>
      <text:p text:style-name="P7"/>
      <text:p text:style-name="P3">Pourquoi cet « inconnu » ne serait-il pas mieux,</text:p>
      <text:p text:style-name="P7"/>
      <text:p text:style-name="P3">Toi relève ton front, je t'en prie reste digne</text:p>
      <text:p text:style-name="P7"/>
      <text:p text:style-name="P3">Sois plus fort que leur haine qui ronge et qui corrompt,</text:p>
      <text:p text:style-name="P7"/>
      <text:p text:style-name="P3">Quelque part le soleil se lève et te fait signe</text:p>
      <text:p text:style-name="P7"/>
      <text:p text:style-name="P3">Pars, vas dans sa lumière faire briller ton nom.</text:p>
      <text:p text:style-name="P2"><text:span text:style-name="T4">Mars<text:tab/>1988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fr" fo:country="FR" style:font-name-asian="Noto Sans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Arial" style:font-family-complex="Arial" style:font-family-generic-complex="swiss" style:font-pitch-complex="variable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03cm" fo:margin-bottom="0.376cm" fo:margin-left="2.152cm" fo:margin-right="0.998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03cm" fo:margin-bottom="0.46cm" fo:margin-left="1.023cm" fo:margin-right="0.998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291cm" fo:margin-bottom="0cm" fo:margin-left="0.494cm" fo:margin-right="0.998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804cm" fo:margin-bottom="0cm" fo:margin-left="2.54cm" fo:margin-right="0.998cm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0.803cm" fo:margin-bottom="0.365cm" fo:margin-left="1.023cm" fo:margin-right="0.998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0.681cm" fo:margin-bottom="0.598cm" fo:margin-left="2.54cm" fo:margin-right="0.998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0.803cm" fo:margin-bottom="0.34cm" fo:margin-left="1.023cm" fo:margin-right="0.998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sion_20_1" style:display-name="Conversion 1" style:page-layout-name="Mpm2"/>
    <style:master-page style:name="Conversion_20_2" style:display-name="Conversion 2" style:page-layout-name="Mpm3"/>
    <style:master-page style:name="Conversion_20_3" style:display-name="Conversion 3" style:page-layout-name="Mpm4"/>
    <style:master-page style:name="Conversion_20_4" style:display-name="Conversion 4" style:page-layout-name="Mpm5"/>
    <style:master-page style:name="Conversion_20_5" style:display-name="Conversion 5" style:page-layout-name="Mpm6"/>
    <style:master-page style:name="Conversion_20_6" style:display-name="Conversion 6" style:page-layout-name="Mpm7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8" meta:paragraph-count="189" meta:word-count="1248" meta:character-count="6937" meta:non-whitespace-character-count="5878"/>
    <meta:generator>LibreOffice/6.0.7.3$Linux_X86_64 LibreOffice_project/00m0$Build-3</meta:generator>
  </office:meta>
</office:document-meta>
</file>