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P1" style:family="paragraph" style:parent-style-name="Standard" style:master-page-name="Standard">
      <style:paragraph-properties style:page-number="auto"/>
      <style:text-properties fo:font-weight="bold" style:font-weight-asian="bold" style:font-weight-complex="bold"/>
    </style:style>
    <style:style style:name="T1" style:family="text">
      <style:text-properties style:text-position="super 58%"/>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ACG</text:p>
      <text:p text:style-name="Standard">ASSOCIATION DES </text:p>
      <text:p text:style-name="Standard">ANCIENS APPELES EN ALGERIE</text:p>
      <text:p text:style-name="Standard">CONTRE LA GUERRE</text:p>
      <text:p text:style-name="Standard"/>
      <text:p text:style-name="Standard">Président Armand Vernhettes</text:p>
      <text:p text:style-name="Standard">La Borie Sèche <text:s text:c="2"/>12490 Montjaux</text:p>
      <text:p text:style-name="Standard"/>
      <text:p text:style-name="Standard">Adresse postale</text:p>
      <text:p text:style-name="Standard">Michel Berthelemy</text:p>
      <text:p text:style-name="Standard">9 Chemin du Trou-Samson</text:p>
      <text:p text:style-name="Standard">95150 Taverny</text:p>
      <text:p text:style-name="Standard"/>
      <text:p text:style-name="Standard"/>
      <text:p text:style-name="Standard">v/réf <text:s text:c="2"/>SCP/E &amp; A/B169231</text:p>
      <text:p text:style-name="Standard"><text:tab/><text:tab/><text:tab/><text:tab/><text:tab/><text:tab/><text:tab/><text:tab/>Monsieur le Chef de Cabinet du</text:p>
      <text:p text:style-name="Standard"><text:tab/><text:tab/><text:tab/><text:tab/><text:tab/><text:tab/><text:tab/><text:tab/>Président de la République</text:p>
      <text:p text:style-name="Standard"><text:tab/><text:tab/><text:tab/><text:tab/><text:tab/><text:tab/><text:tab/><text:tab/>Palais de l’Elysée</text:p>
      <text:p text:style-name="Standard"><text:tab/><text:tab/><text:tab/><text:tab/><text:tab/><text:tab/><text:tab/><text:tab/>55 rue du Faubourg Saint-Honoré</text:p>
      <text:p text:style-name="Standard"><text:tab/><text:tab/><text:tab/><text:tab/><text:tab/><text:tab/><text:tab/><text:tab/>75008 Paris</text:p>
      <text:p text:style-name="Standard"/>
      <text:p text:style-name="Standard"><text:tab/><text:tab/><text:tab/><text:tab/><text:tab/><text:tab/><text:tab/><text:tab/>Taverny le 1<text:span text:style-name="T1">er</text:span> décembre 2008 </text:p>
      <text:p text:style-name="Standard"/>
      <text:p text:style-name="Standard"/>
      <text:p text:style-name="Standard"/>
      <text:p text:style-name="Standard"><text:tab/><text:tab/><text:tab/>Monsieur le Chef de Cabinet</text:p>
      <text:p text:style-name="Standard"/>
      <text:p text:style-name="Standard"/>
      <text:p text:style-name="Standard"><text:tab/><text:tab/><text:tab/>J’ai bien reçu votre courrier en date du 28 novembre 2008, successif à ma lettre du 21 novembre 2008.</text:p>
      <text:p text:style-name="Standard"/>
      <text:p text:style-name="Standard"><text:tab/><text:tab/><text:tab/>Je croyais pourtant avoir compris, dans une intervention du Président lui-même, qu’il serait répondu aux courriers qui lui seraient adressés. Or, votre « réponse » est un simple accusé de réception, qui m’informe que « il a été pris connaissance » de ma lettre.</text:p>
      <text:p text:style-name="Standard">Rien n’indique que c’est par le Président lui-même. A qui pourtant elle était adressée. </text:p>
      <text:p text:style-name="Standard"/>
      <text:p text:style-name="Standard"><text:tab/><text:tab/><text:tab/>Nous aurions souhaité, en tant qu’Association d’anciens combattants, recevoir quelques éléments d’information sur la position du Président concernant les questions soulevées. Ce n’est pas le cas, et nous le regrettons fortement. Pouvons-nous encore espérer une vraie réponse, cette fois ?</text:p>
      <text:p text:style-name="Standard"/>
      <text:p text:style-name="Standard"><text:tab/><text:tab/><text:tab/>Veuillez croire, Monsieur le Chef de Cabinet, en mes sentiments républicains.</text:p>
      <text:p text:style-name="Standard"/>
      <text:p text:style-name="Standard"/>
      <text:p text:style-name="Standard"/>
      <text:p text:style-name="Standard"><text:tab/><text:tab/><text:tab/><text:tab/><text:tab/><text:tab/><text:tab/>p/ le Conseil d’Administration</text:p>
      <text:p text:style-name="Standard"><text:tab/><text:tab/><text:tab/><text:tab/><text:tab/><text:tab/><text:tab/>Michel Berthelemy</text:p>
      <text:p text:style-name="Standard"/>
      <text:p text:style-name="Standard"/>
      <text:p text:style-name="Standard"><text:soft-page-break/></text:p>
      <text:p text:style-name="Standard"/>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0.999cm" fo:page-height="29.699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4ACG</dc:title>
    <meta:initial-creator>Mimi</meta:initial-creator>
    <meta:creation-date>2008-11-30T19:13:00</meta:creation-date>
    <dc:creator>Mimi</dc:creator>
    <dc:date>2008-11-30T19:45:00</dc:date>
    <meta:print-date>2008-11-30T19:44:00</meta:print-date>
    <meta:editing-cycles>3</meta:editing-cycles>
    <meta:editing-duration>PT00H30M00S</meta:editing-duration>
    <meta:document-statistic meta:table-count="0" meta:image-count="0" meta:object-count="0" meta:page-count="2" meta:paragraph-count="25" meta:word-count="196" meta:character-count="1324"/>
    <meta:generator>OpenOffice.org/3.0$Unix OpenOffice.org_project/300m9$Build-9358</meta:generator>
  </office:meta>
</office:document-meta>
</file>