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OpenSymbol1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4" style:family="paragraph" style:parent-style-name="Standard" style:list-style-name="L1">
      <style:paragraph-properties fo:text-align="start" style:justify-single-word="false"/>
      <style:text-properties fo:font-weight="normal" style:font-weight-asian="normal" style:font-weight-complex="normal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lep : Halte au massacre !</text:p>
      <text:p text:style-name="P1"/>
      <text:p text:style-name="P2"><text:s/></text:p>
      <text:p text:style-name="P3">Un « Collectif Paix au Moyen Orient » s'est constitué à Brest à l'initiative de l'Université Européenne de la Paix (Uep), avec le Mouvement de la Paix, la <text:s/>4acg, la Ldh, le Mrap, le Parti communiste. Il a appelé à un rassemblement le 14 décembre au Monument aux morts de Brest. 300 personnes se sont retrouvées pour :</text:p>
      <text:list xml:id="list9209564496307487526" text:style-name="L1">
        <text:list-item>
          <text:p text:style-name="P4">manifester leur indignation et leur solidarité avec le peuple syrien</text:p>
        </text:list-item>
        <text:list-item>
          <text:p text:style-name="P4">exiger l'arrêt immédiat des bombardements des populations civiles et l'ouverture de corridors humanitaires sous contrôle de l'ONU</text:p>
        </text:list-item>
        <text:list-item>
          <text:p text:style-name="P4">réclamer l'ouverture d'un sommet de l'ONU réunissant tous les acteurs concernés afin de trouver une issue politique au conflit.</text:p>
        </text:list-item>
      </text:list>
      <text:p text:style-name="P3">Une carte de la Syrie et de l'Irak a été constituée au sol, illuminée <text:s/>de dizaines de bougies dessinant le mot PAIX. Ce jour-là, une trêve devait permettre l'évacuation des civils et des rebelles d'Alep Est. Mais, <text:s/>au moment de la manifestation, <text:s/>les bombardements avaient malheureusement repris, même sur les hôpitaux et les écoles. Combien de <text:s/>rassemblements <text:s/>et de jours de négociations à l'ONU faudra-t-il pour faire taire les armes ?</text:p>
      <text:p text:style-name="P3"/>
      <text:p text:style-name="P3"><text:s text:c="73"/>Jean Miossec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OpenSymbol1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1" fo:font-family="OpenSymbol" style:font-name-asian="OpenSymbol1" style:font-family-asian="OpenSymbol" style:font-name-complex="OpenSymbol1" style:font-family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an Miossec</meta:initial-creator>
    <meta:creation-date>2016-12-14T20:54:51.03</meta:creation-date>
    <dc:date>2016-12-15T15:39:52.30</dc:date>
    <dc:creator>Jean Miossec</dc:creator>
    <meta:editing-duration>PT2M3S</meta:editing-duration>
    <meta:editing-cycles>2</meta:editing-cycles>
    <meta:generator>LibreOffice/5.2.3.3$Windows_x86 LibreOffice_project/d54a8868f08a7b39642414cf2c8ef2f228f780cf</meta:generator>
    <meta:document-statistic meta:table-count="0" meta:image-count="0" meta:object-count="0" meta:page-count="1" meta:paragraph-count="8" meta:word-count="186" meta:character-count="1194" meta:non-whitespace-character-count="938"/>
  </office:meta>
</office:document-meta>
</file>